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table="urn:oasis:names:tc:opendocument:xmlns:table:1.0" xmlns:manifest="urn:oasis:names:tc:opendocument:xmlns:manifest:1.0" office:version="1.2">
  <office:automatic-styles>
    <style:style style:name="head" style:family="table-cell" style:display-name="head">
      <style:table-cell-properties fo:background-color="#0A1F1B"/>
      <style:text-properties fo:font-weight="bold" fo:color="#FFFFFF"/>
    </style:style>
    <style:style style:name="ex" style:family="table-cell" style:display-name="ex">
      <style:text-properties fo:font-style="italic" fo:color="#6B6B6B"/>
    </style:style>
    <style:style style:name="wrap" style:family="table-cell" style:display-name="wrap">
      <style:table-cell-properties fo:wrap-option="wrap"/>
    </style:style>
    <style:style style:name="disc" style:family="table-cell" style:display-name="disc">
      <style:text-properties fo:font-style="italic" fo:color="#6B6B6B"/>
      <style:table-cell-properties fo:wrap-option="wrap"/>
    </style:style>
    <style:style style:name="co-6cm" style:family="table-column" style:display-name="co-6cm">
      <style:table-column-properties style:column-width="6cm"/>
    </style:style>
    <style:style style:name="co-4.5cm" style:family="table-column" style:display-name="co-4.5cm">
      <style:table-column-properties style:column-width="4.5cm"/>
    </style:style>
    <style:style style:name="Mco-4.5cm" style:family="table-column" style:display-name="co-4.5cm">
      <style:table-column-properties style:column-width="4.5cm"/>
    </style:style>
    <style:style style:name="co-4cm" style:family="table-column" style:display-name="co-4cm">
      <style:table-column-properties style:column-width="4cm"/>
    </style:style>
    <style:style style:name="co-5.5cm" style:family="table-column" style:display-name="co-5.5cm">
      <style:table-column-properties style:column-width="5.5cm"/>
    </style:style>
    <style:style style:name="co-3.4cm" style:family="table-column" style:display-name="co-3.4cm">
      <style:table-column-properties style:column-width="3.4cm"/>
    </style:style>
    <style:style style:name="co-5cm" style:family="table-column" style:display-name="co-5cm">
      <style:table-column-properties style:column-width="5cm"/>
    </style:style>
    <style:style style:name="Mco-6cm" style:family="table-column" style:display-name="co-6cm">
      <style:table-column-properties style:column-width="6cm"/>
    </style:style>
    <style:style style:name="co-guide" style:family="table-column" style:display-name="co-guide">
      <style:table-column-properties style:column-width="20cm"/>
    </style:style>
    <style:style style:name="gtitle" style:family="table-cell" style:display-name="gtitle">
      <style:text-properties fo:font-weight="bold" fo:font-size="14pt" fo:color="#0A1F1B"/>
    </style:style>
  </office:automatic-styles>
  <office:body>
    <office:spreadsheet>
      <table:table table:name="Kortlægning">
        <table:table-column table:style-name="co-6cm"/>
        <table:table-column table:style-name="co-4.5cm"/>
        <table:table-column table:style-name="Mco-4.5cm"/>
        <table:table-column table:style-name="co-4cm"/>
        <table:table-column table:style-name="co-5.5cm"/>
        <table:table-column table:style-name="co-3.4cm"/>
        <table:table-column table:style-name="co-5cm"/>
        <table:table-column table:style-name="Mco-6cm"/>
        <table:table-row>
          <table:table-cell table:style-name="head" office:value-type="string">
            <text:p>System</text:p>
          </table:table-cell>
          <table:table-cell table:style-name="head" office:value-type="string">
            <text:p>Leverandør</text:p>
          </table:table-cell>
          <table:table-cell table:style-name="head" office:value-type="string">
            <text:p>Cloud bagved</text:p>
          </table:table-cell>
          <table:table-cell table:style-name="head" office:value-type="string">
            <text:p>Dataplacering</text:p>
          </table:table-cell>
          <table:table-cell table:style-name="head" office:value-type="string">
            <text:p>Underdatabehandlere</text:p>
          </table:table-cell>
          <table:table-cell table:style-name="head" office:value-type="string">
            <text:p>Kritikalitet (1-3)</text:p>
          </table:table-cell>
          <table:table-cell table:style-name="head" office:value-type="string">
            <text:p>Exit-mulighed (let/svær)</text:p>
          </table:table-cell>
          <table:table-cell table:style-name="head" office:value-type="string">
            <text:p>Noter</text:p>
          </table:table-cell>
        </table:table-row>
        <table:table-row>
          <table:table-cell table:style-name="ex" office:value-type="string">
            <text:p>(eksempel) Økonomisystem</text:p>
          </table:table-cell>
          <table:table-cell office:value-type="string"/>
          <table:table-cell office:value-type="string"/>
          <table:table-cell office:value-type="string"/>
          <table:table-cell office:value-type="string"/>
          <table:table-cell office:value-type="string"/>
          <table:table-cell office:value-type="string"/>
          <table:table-cell office:value-type="string"/>
        </table:table-row>
        <table:table-row>
          <table:table-cell table:style-name="ex" office:value-type="string">
            <text:p>(eksempel) Mail og kalender</text:p>
          </table:table-cell>
          <table:table-cell office:value-type="string"/>
          <table:table-cell office:value-type="string"/>
          <table:table-cell office:value-type="string"/>
          <table:table-cell office:value-type="string"/>
          <table:table-cell office:value-type="string"/>
          <table:table-cell office:value-type="string"/>
          <table:table-cell office:value-type="string"/>
        </table:table-row>
        <table:table-row>
          <table:table-cell table:style-name="ex" office:value-type="string">
            <text:p>(eksempel) Fildeling</text:p>
          </table:table-cell>
          <table:table-cell office:value-type="string"/>
          <table:table-cell office:value-type="string"/>
          <table:table-cell office:value-type="string"/>
          <table:table-cell office:value-type="string"/>
          <table:table-cell office:value-type="string"/>
          <table:table-cell office:value-type="string"/>
          <table:table-cell office:value-type="string"/>
        </table:table-row>
        <table:table-row>
          <table:table-cell table:style-name="ex" office:value-type="string">
            <text:p>(eksempel) AI-assistent</text:p>
          </table:table-cell>
          <table:table-cell office:value-type="string"/>
          <table:table-cell office:value-type="string"/>
          <table:table-cell office:value-type="string"/>
          <table:table-cell office:value-type="string"/>
          <table:table-cell office:value-type="string"/>
          <table:table-cell office:value-type="string"/>
          <table:table-cell office:value-type="string"/>
        </table:table-row>
      </table:table>
      <table:table table:name="Sådan bruger I den">
        <table:table-column table:style-name="co-guide"/>
        <table:table-row>
          <table:table-cell table:style-name="gtitle" office:value-type="string">
            <text:p>Sådan bruger I den</text:p>
          </table:table-cell>
        </table:table-row>
        <table:table-row/>
        <table:table-row>
          <table:table-cell table:style-name="wrap" office:value-type="string">
            <text:p>Udfyld en linje for hvert system, I ikke kan undvære en dag. Start med de vigtigste, ikke med alle.</text:p>
          </table:table-cell>
        </table:table-row>
        <table:table-row/>
        <table:table-row>
          <table:table-cell table:style-name="wrap" office:value-type="string">
            <text:p>Kolonnen »Cloud bagved« handler om leverandøren bag leverandøren, altså hvilken infrastruktur systemet reelt kører på.</text:p>
          </table:table-cell>
        </table:table-row>
        <table:table-row/>
        <table:table-row>
          <table:table-cell table:style-name="wrap" office:value-type="string">
            <text:p>»Kritikalitet« er jeres egen vurdering fra 1 til 3 af, hvor ondt det ville gøre at undvære systemet.</text:p>
          </table:table-cell>
        </table:table-row>
        <table:table-row/>
        <table:table-row>
          <table:table-cell table:style-name="wrap" office:value-type="string">
            <text:p>Når de vigtigste linjer er udfyldt, har I det overblik, resten af arbejdet bygger på. I skylder os ikke noget for skabelonen.</text:p>
          </table:table-cell>
        </table:table-row>
        <table:table-row/>
        <table:table-row>
          <table:table-cell table:style-name="disc" office:value-type="string">
            <text:p>Skabelonen er et arbejdsredskab, ikke juridisk rådgivning. Version 1.0, august 2026, Vinther Consulting.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table="urn:oasis:names:tc:opendocument:xmlns:table:1.0" xmlns:manifest="urn:oasis:names:tc:opendocument:xmlns:manifest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